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EC000002355D9E0B46.jpg"/>
  <manifest:file-entry manifest:media-type="image/png" manifest:full-path="Pictures/10000000000000C8000000C0A2FC5C0B.png"/>
  <manifest:file-entry manifest:media-type="image/jpeg" manifest:full-path="Pictures/10000000000001F7000000DCFDCDD3A4.jpg"/>
  <manifest:file-entry manifest:media-type="image/jpeg" manifest:full-path="Pictures/10000000000001FA00000126FD7E70B4.jpg"/>
  <manifest:file-entry manifest:media-type="image/png" manifest:full-path="Pictures/10000000000000500000000F6EAF93D3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" svg:font-family="Arial"/>
    <style:font-face style:name="Tahoma1" svg:font-family="Tahoma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ula1" style:family="table">
      <style:table-properties style:width="17.022cm" fo:margin-left="0.044cm" fo:margin-right="-0.065cm" table:align="margins" style:writing-mode="lr-tb"/>
    </style:style>
    <style:style style:name="Taula1.A" style:family="table-column">
      <style:table-column-properties style:column-width="17.022cm" style:rel-column-width="65535*"/>
    </style:style>
    <style:style style:name="Taula1.1" style:family="table-row">
      <style:table-row-properties style:keep-together="true" fo:keep-together="auto"/>
    </style:style>
    <style:style style:name="Taula1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P1" style:family="paragraph" style:parent-style-name="Header">
      <style:text-properties fo:color="#0084d1"/>
    </style:style>
    <style:style style:name="P2" style:family="paragraph" style:parent-style-name="Footnote">
      <style:text-properties fo:color="#0084d1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text-properties fo:language="es" fo:country="ES" fo:font-style="italic" style:font-style-asian="italic"/>
    </style:style>
    <style:style style:name="P6" style:family="paragraph" style:parent-style-name="Standard">
      <style:paragraph-properties>
        <style:tab-stops>
          <style:tab-stop style:position="2.725cm"/>
        </style:tab-stops>
      </style:paragraph-properties>
    </style:style>
    <style:style style:name="P7" style:family="paragraph" style:parent-style-name="Standard">
      <style:text-properties fo:font-weight="bold" style:font-weight-asian="bold"/>
    </style:style>
    <style:style style:name="P8" style:family="paragraph" style:parent-style-name="Standard">
      <style:text-properties fo:language="zxx" fo:country="none" style:language-asian="zxx" style:country-asian="none"/>
    </style:style>
    <style:style style:name="P9" style:family="paragraph" style:parent-style-name="Standard">
      <style:paragraph-properties style:snap-to-layout-grid="false"/>
      <style:text-properties fo:font-style="italic" style:font-style-asian="italic" style:font-style-complex="italic"/>
    </style:style>
    <style:style style:name="P10" style:family="paragraph" style:parent-style-name="Standard">
      <style:paragraph-properties fo:break-before="page"/>
    </style:style>
    <style:style style:name="P11" style:family="paragraph" style:parent-style-name="Standard">
      <style:paragraph-properties fo:margin-left="1.249cm" fo:margin-right="0cm" fo:text-indent="0cm" style:auto-text-indent="false"/>
      <style:text-properties fo:language="es" fo:country="ES" fo:font-style="italic" style:font-style-asian="italic"/>
    </style:style>
    <style:style style:name="P12" style:family="paragraph" style:parent-style-name="Standard" style:master-page-name="Standard">
      <style:paragraph-properties style:page-number="auto"/>
      <style:text-properties fo:color="#0000ff" fo:font-size="14pt" fo:font-weight="bold" style:font-size-asian="14pt" style:font-weight-asian="bold" style:font-size-complex="14pt"/>
    </style:style>
    <style:style style:name="P13" style:family="paragraph" style:parent-style-name="Standard" style:master-page-name="Standard">
      <style:paragraph-properties style:page-number="auto" fo:break-before="page"/>
      <style:text-properties fo:color="#0000ff" fo:font-size="12pt" fo:font-weight="bold" style:font-size-asian="12pt" style:font-weight-asian="bold" style:font-size-complex="12pt"/>
    </style:style>
    <style:style style:name="P14" style:family="paragraph" style:parent-style-name="Standard" style:list-style-name="WW8Num5">
      <style:paragraph-properties fo:margin-left="2.54cm" fo:margin-right="0cm" fo:text-indent="-0.635cm" style:auto-text-indent="false"/>
    </style:style>
    <style:style style:name="P15" style:family="paragraph" style:parent-style-name="Standard" style:list-style-name="WW8Num7">
      <style:paragraph-properties fo:margin-left="2.54cm" fo:margin-right="0cm" fo:text-indent="-0.635cm" style:auto-text-indent="false"/>
    </style:style>
    <style:style style:name="P16" style:family="paragraph" style:parent-style-name="Standard" style:list-style-name="WW8Num6">
      <style:paragraph-properties fo:margin-left="2.54cm" fo:margin-right="0cm" fo:text-indent="-0.635cm" style:auto-text-indent="false"/>
    </style:style>
    <style:style style:name="P17" style:family="paragraph" style:parent-style-name="Standard" style:list-style-name="WW8Num11">
      <style:paragraph-properties fo:margin-left="2.54cm" fo:margin-right="0cm" fo:text-indent="-0.635cm" style:auto-text-indent="false"/>
    </style:style>
    <style:style style:name="P18" style:family="paragraph" style:parent-style-name="Standard" style:list-style-name="WW8Num8">
      <style:paragraph-properties fo:margin-left="2.54cm" fo:margin-right="0cm" fo:text-indent="-0.635cm" style:auto-text-indent="false"/>
    </style:style>
    <style:style style:name="P19" style:family="paragraph" style:parent-style-name="Standard" style:list-style-name="WW8Num9">
      <style:paragraph-properties fo:margin-left="2.54cm" fo:margin-right="0cm" fo:text-indent="-0.635cm" style:auto-text-indent="false"/>
    </style:style>
    <style:style style:name="P20" style:family="paragraph" style:parent-style-name="Standard" style:list-style-name="WW8Num1">
      <style:paragraph-properties fo:margin-left="2.54cm" fo:margin-right="0cm" fo:text-indent="-0.635cm" style:auto-text-indent="false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weight="bold" style:font-weight-asian="bold"/>
    </style:style>
    <style:style style:name="T3" style:family="text">
      <style:text-properties fo:language="es" fo:country="ES"/>
    </style:style>
    <style:style style:name="T4" style:family="text">
      <style:text-properties fo:language="es" fo:country="ES" fo:font-style="italic" style:font-style-asian="italic"/>
    </style:style>
    <style:style style:name="T5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Interpretació d'una notícia </text:p>
      <text:p text:style-name="P7"/>
      <text:p text:style-name="P3">En llegir una notícia o un article, som capaços d’interpretar tot el que diu? O solament fem una lectura ràpida i ens quedem amb quedem amb una part de la informació? Entenem tots els termes? </text:p>
      <text:p text:style-name="P3"/>
      <text:p text:style-name="P3">Podem provar-ho amb aquests retalls d’un diari on es fa una descripció d’una de les proves que va fer Narcís Monturiol del seu primer submergible, l’Ictíneo I. </text:p>
      <text:p text:style-name="P3"/>
      <text:p text:style-name="P3">Llegiu atentament els retalls del diari. Posteriorment intenteu contestar les preguntes que trobareu al final sense mirar l'escrit. Un cop fet això, repasseu-ho, mirant el document, i compareu les vostres respostes amb les del <text:s/>primer intent.</text:p>
      <text:p text:style-name="P3"/>
      <text:p text:style-name="P3">Finalment hauríeu de buscar el significat d’algunes de les paraules que surten en el document.</text:p>
      <text:p text:style-name="Standard"/>
      <text:p text:style-name="Standard"/>
      <text:p text:style-name="Standard"><text:s/></text:p>
      <text:p text:style-name="P4"><draw:frame draw:style-name="fr2" draw:name="gràfics1" text:anchor-type="as-char" svg:width="12.852cm" svg:height="7.468cm" draw:z-index="0"><draw:image xlink:href="Pictures/10000000000001FA00000126FD7E70B4.jpg" xlink:type="simple" xlink:show="embed" xlink:actuate="onLoad"/></draw:frame></text:p>
      <text:p text:style-name="Standard"/>
      <text:p text:style-name="Standard"/>
      <text:p text:style-name="Standard"><draw:frame draw:style-name="fr2" draw:name="gràfics2" text:anchor-type="as-char" svg:width="16.812cm" svg:height="7.341cm" draw:z-index="1"><draw:image xlink:href="Pictures/10000000000001F7000000DCFDCDD3A4.jpg" xlink:type="simple" xlink:show="embed" xlink:actuate="onLoad"/></draw:frame></text:p>
      <text:p text:style-name="Standard"><text:soft-page-break/><draw:frame draw:style-name="fr2" draw:name="gràfics3" text:anchor-type="as-char" svg:width="16.857cm" svg:height="19.359cm" draw:z-index="2"><draw:image xlink:href="Pictures/10000000000001EC000002355D9E0B46.jpg" xlink:type="simple" xlink:show="embed" xlink:actuate="onLoad"/></draw:frame></text:p>
      <text:p text:style-name="Standard"/>
      <text:p text:style-name="Standard"/>
      <text:p text:style-name="Standard"/>
      <text:p text:style-name="P13">Preguntes</text:p>
      <text:p text:style-name="Standard"/>
      <text:p text:style-name="Standard">1.- Quants anys fa que es va editar el diari?</text:p>
      <text:list xml:id="list34512305" text:style-name="WW8Num5">
        <text:list-item>
          <text:p text:style-name="P14">75 anys</text:p>
        </text:list-item>
        <text:list-item>
          <text:p text:style-name="P14">100 anys</text:p>
        </text:list-item>
        <text:list-item>
          <text:p text:style-name="P14">125 anys</text:p>
        </text:list-item>
        <text:list-item>
          <text:p text:style-name="P14">150 anys</text:p>
        </text:list-item>
        <text:list-item>
          <text:p text:style-name="P14">175 anys</text:p>
        </text:list-item>
        <text:list-item>
          <text:p text:style-name="P14">200 anys</text:p>
        </text:list-item>
      </text:list>
      <text:p text:style-name="Standard"/>
      <text:p text:style-name="Standard">2.- En el port de quina ciutat es va fer la prova?</text:p>
      <text:list xml:id="list34510345" text:style-name="WW8Num7">
        <text:list-item>
          <text:p text:style-name="P15">Girona</text:p>
        </text:list-item>
        <text:list-item>
          <text:p text:style-name="P15">Palamós</text:p>
        </text:list-item>
        <text:list-item>
          <text:p text:style-name="P15">Barcelona</text:p>
        </text:list-item>
        <text:list-item>
          <text:p text:style-name="P15">Vilanova i la Geltrú</text:p>
        </text:list-item>
        <text:list-item>
          <text:p text:style-name="P15">Tarragona</text:p>
        </text:list-item>
      </text:list>
      <text:p text:style-name="Standard"/>
      <text:p text:style-name="Standard">3.- Quantes persones anaven dins l’Ictíneo en la prova?</text:p>
      <text:list xml:id="list34496268" text:style-name="WW8Num6">
        <text:list-item>
          <text:p text:style-name="P16">3</text:p>
        </text:list-item>
        <text:list-item>
          <text:p text:style-name="P16">4</text:p>
        </text:list-item>
        <text:list-item>
          <text:p text:style-name="P16">5</text:p>
        </text:list-item>
        <text:list-item>
          <text:p text:style-name="P16">6</text:p>
        </text:list-item>
      </text:list>
      <text:p text:style-name="Standard"/>
      <text:p text:style-name="Standard">4.- Quants pals portava per indicar la posició?</text:p>
      <text:list xml:id="list34526012" text:style-name="WW8Num11">
        <text:list-item>
          <text:p text:style-name="P17">0</text:p>
        </text:list-item>
        <text:list-item>
          <text:p text:style-name="P17">1</text:p>
        </text:list-item>
        <text:list-item>
          <text:p text:style-name="P17">2</text:p>
        </text:list-item>
        <text:list-item>
          <text:p text:style-name="P17">3</text:p>
        </text:list-item>
        <text:list-item>
          <text:p text:style-name="P17">4</text:p>
        </text:list-item>
      </text:list>
      <text:p text:style-name="Standard"/>
      <text:p text:style-name="Standard">5.-Quantes immersions va fer en aquesta prova?</text:p>
      <text:list xml:id="list34508313" text:style-name="WW8Num8">
        <text:list-item>
          <text:p text:style-name="P18">Menys de 3</text:p>
        </text:list-item>
        <text:list-item>
          <text:p text:style-name="P18">3 </text:p>
        </text:list-item>
        <text:list-item>
          <text:p text:style-name="P18">més de 3 i menys de 20</text:p>
        </text:list-item>
        <text:list-item>
          <text:p text:style-name="P18">21 o més</text:p>
        </text:list-item>
      </text:list>
      <text:p text:style-name="Standard"/>
      <text:p text:style-name="Standard">6.- Quant temps va estar submergit</text:p>
      <text:list xml:id="list34497607" text:style-name="WW8Num9">
        <text:list-item>
          <text:p text:style-name="P19">100 min</text:p>
        </text:list-item>
        <text:list-item>
          <text:p text:style-name="P19">120 min</text:p>
        </text:list-item>
        <text:list-item>
          <text:p text:style-name="P19">140 min</text:p>
        </text:list-item>
        <text:list-item>
          <text:p text:style-name="P19">160 min</text:p>
        </text:list-item>
        <text:list-item>
          <text:p text:style-name="P19">180 min</text:p>
        </text:list-item>
        <text:list-item>
          <text:p text:style-name="P19">200 min</text:p>
        </text:list-item>
      </text:list>
      <text:p text:style-name="Standard"/>
      <text:p text:style-name="Standard">7.- Si el submarí no disposés de sistemes de purificació de l’aire, quant temps diu que podrien estar submergits? </text:p>
      <text:list xml:id="list34516109" text:style-name="WW8Num1">
        <text:list-item>
          <text:p text:style-name="P20">10 min</text:p>
        </text:list-item>
        <text:list-item>
          <text:p text:style-name="P20">14 min</text:p>
        </text:list-item>
        <text:list-item>
          <text:p text:style-name="P20">26 min</text:p>
        </text:list-item>
        <text:list-item>
          <text:p text:style-name="P20">48 min</text:p>
        </text:list-item>
        <text:list-item>
          <text:p text:style-name="P20">62 min</text:p>
        </text:list-item>
        <text:list-item>
          <text:p text:style-name="P20">79 min</text:p>
        </text:list-item>
      </text:list>
      <text:p text:style-name="P10">En aquesta frase.</text:p>
      <text:p text:style-name="P11">Claudel, apoyándose en Dumas y Seguin, prueba que un individuo vicia en el espacio de una hora seis metros cúbicos de aire.</text:p>
      <text:p text:style-name="Standard"/>
      <text:p text:style-name="Standard">8.- Què creieu que vol dir: <text:s/><text:span text:style-name="T4">Claudel, apoyándose en Dumas y Seguin</text:span></text:p>
      <text:p text:style-name="P5"/>
      <text:p text:style-name="P5"/>
      <text:p text:style-name="P5"/>
      <text:p text:style-name="P5"/>
      <text:p text:style-name="P5"/>
      <text:p text:style-name="P5"/>
      <text:p text:style-name="Standard"><text:span text:style-name="T3">9.- </text:span>I això:<text:span text:style-name="T4"> …que un individuo vicia …</text:span></text:p>
      <text:p text:style-name="P5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10.- Quina similitud veieu amb l’interior del submarí i el d’una nau espacial, la qual és hermèticament tancada? 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Si no ho sabeu contestar, busqueu-ho en un diccionari de castellà o a Internet</text:p>
      <text:p text:style-name="Standard"/>
      <text:p text:style-name="Standard">En el text del diari apareixen les paraules (en castellà): <text:span text:style-name="T5">proa</text:span> – <text:span text:style-name="T5">popa</text:span>, <text:span text:style-name="T5">lastre</text:span>, <text:span text:style-name="T5">ázoe. </text:span><text:s/>Què signifiquen?</text:p>
      <text:p text:style-name="Standard"/>
      <table:table table:name="Taula1" table:style-name="Taula1">
        <table:table-column table:style-name="Taula1.A"/>
        <table:table-row table:style-name="Taula1.1">
          <table:table-cell table:style-name="Taula1.A1" office:value-type="string">
            <text:p text:style-name="P9">Proa - popa</text:p>
            <text:p text:style-name="Standard"/>
            <text:p text:style-name="Standard"/>
            <text:p text:style-name="Standard"/>
          </table:table-cell>
        </table:table-row>
        <table:table-row table:style-name="Taula1.1">
          <table:table-cell table:style-name="Taula1.A1" office:value-type="string">
            <text:p text:style-name="P9">Lastre</text:p>
            <text:p text:style-name="Standard"/>
            <text:p text:style-name="Standard"/>
            <text:p text:style-name="P6"><text:tab/></text:p>
          </table:table-cell>
        </table:table-row>
        <table:table-row table:style-name="Taula1.1">
          <table:table-cell table:style-name="Taula1.A1" office:value-type="string">
            <text:p text:style-name="P9">Ázoe</text:p>
            <text:p text:style-name="Standard"/>
            <text:p text:style-name="Standard"/>
            <text:p text:style-name="Standard"/>
          </table:table-cell>
        </table:table-row>
      </table:table>
      <text:p text:style-name="P8"><draw:frame draw:style-name="fr3" draw:name="gràfics4" text:anchor-type="char" svg:x="9.419cm" svg:y="0.101cm" svg:width="5.292cm" svg:height="5.08cm" draw:z-index="3"><draw:image xlink:href="Pictures/10000000000000C8000000C0A2FC5C0B.png" xlink:type="simple" xlink:show="embed" xlink:actuate="onLoad"/></draw:frame></text:p>
      <text:p text:style-name="Standard"/>
      <text:p text:style-name="Standard"/>
      <text:p text:style-name="Standard">Marca en aquesta rosa dels vents </text:p>
      <text:p text:style-name="Standard">la direcció <text:span text:style-name="T2">S.S.O</text:span>.</text:p>
      <text:p text:style-name="Standard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" svg:font-family="Arial"/>
    <style:font-face style:name="Tahoma1" svg:font-family="Tahoma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a" fo:country="ES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Arial" fo:font-size="12pt" fo:language="ca" fo:country="ES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1" fo:font-size="12pt" fo:language="ca" fo:country="ES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="Arial"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Arial"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note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WW8Num1z0" style:family="text">
      <style:text-properties style:font-name="Arial1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/>
    </style:style>
    <style:style style:name="WW8Num1z3" style:family="text">
      <style:text-properties style:font-name="Symbol"/>
    </style:style>
    <style:style style:name="WW8Num2z0" style:family="text">
      <style:text-properties style:font-name="Courier New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/>
    </style:style>
    <style:style style:name="WW8Num2z3" style:family="text">
      <style:text-properties style:font-name="Symbol"/>
    </style:style>
    <style:style style:name="WW8Num3z0" style:family="text">
      <style:text-properties style:font-name="Courier New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/>
    </style:style>
    <style:style style:name="WW8Num3z3" style:family="text">
      <style:text-properties style:font-name="Symbol"/>
    </style:style>
    <style:style style:name="WW8Num5z0" style:family="text">
      <style:text-properties style:font-name="Arial1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/>
    </style:style>
    <style:style style:name="WW8Num5z3" style:family="text">
      <style:text-properties style:font-name="Symbol"/>
    </style:style>
    <style:style style:name="WW8Num6z0" style:family="text">
      <style:text-properties style:font-name="Arial1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/>
    </style:style>
    <style:style style:name="WW8Num6z3" style:family="text">
      <style:text-properties style:font-name="Symbol"/>
    </style:style>
    <style:style style:name="WW8Num7z0" style:family="text">
      <style:text-properties style:font-name="Arial1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/>
    </style:style>
    <style:style style:name="WW8Num7z3" style:family="text">
      <style:text-properties style:font-name="Symbol"/>
    </style:style>
    <style:style style:name="WW8Num8z0" style:family="text">
      <style:text-properties style:font-name="Arial1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/>
    </style:style>
    <style:style style:name="WW8Num8z3" style:family="text">
      <style:text-properties style:font-name="Symbol"/>
    </style:style>
    <style:style style:name="WW8Num9z0" style:family="text">
      <style:text-properties style:font-name="Arial1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/>
    </style:style>
    <style:style style:name="WW8Num9z3" style:family="text">
      <style:text-properties style:font-name="Symbol"/>
    </style:style>
    <style:style style:name="WW8Num11z0" style:family="text">
      <style:text-properties style:font-name="Arial1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/>
    </style:style>
    <style:style style:name="WW8Num11z3" style:family="text">
      <style:text-properties style:font-name="Symbol"/>
    </style:style>
    <style:style style:name="Fuente_20_de_20_párrafo_20_predeter." style:display-name="Fuente de párrafo predeter.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4d1"/>
    </style:style>
    <style:style style:name="MP2" style:family="paragraph" style:parent-style-name="Footnote">
      <style:text-properties fo:color="#0084d1"/>
    </style:style>
    <style:style style:name="MT1" style:family="text">
      <style:text-properties fo:font-size="10pt" style:font-size-asian="10pt" style:font-size-complex="10pt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La tecnociència de l'Ictíneo<text:tab/><text:tab/>Interpretació d'una notícia</text:p>
      </style:header>
      <style:footer>
        <text:p text:style-name="MP2"><draw:a xlink:type="simple" xlink:href="http://creativecommons.org/licenses/by-nc-sa/3.0/es/"><draw:frame draw:style-name="Mfr1" draw:name="HTTP://CREATIVECOMMONS.ORG/LICENSES/BY-NC-SA/3.0/ES/" text:anchor-type="paragraph" svg:width="2.117cm" svg:height="0.397cm" draw:z-index="7"><draw:image xlink:href="Pictures/10000000000000500000000F6EAF93D3.png" xlink:type="simple" xlink:show="embed" xlink:actuate="onLoad"/></draw:frame></draw:a><text:span text:style-name="MT1">Pere Garcia Janeras </text:span><text:tab/><text:tab/><text:page-number text:select-page="current">4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Interpretació d’una noticia</dc:title>
    <meta:initial-creator>Pere Garcia Janeras</meta:initial-creator>
    <meta:creation-date>2009-05-14T12:04:00</meta:creation-date>
    <dc:date>2009-11-24T14:41:48.21</dc:date>
    <meta:print-date>2009-05-14T13:49:00</meta:print-date>
    <meta:editing-cycles>11</meta:editing-cycles>
    <meta:editing-duration>PT07H09M39S</meta:editing-duration>
    <meta:generator>OpenOffice.org/3.1$Win32 OpenOffice.org_project/310m11$Build-9399</meta:generator>
    <meta:document-statistic meta:table-count="1" meta:image-count="5" meta:object-count="0" meta:page-count="4" meta:paragraph-count="68" meta:word-count="411" meta:character-count="2073"/>
    <dc:creator>Pere Garcia</dc:creator>
    <meta:user-defined meta:name="Informació 1"/>
    <meta:user-defined meta:name="Informació 2"/>
    <meta:user-defined meta:name="Informació 3"/>
    <meta:user-defined meta:name="Informació 4"/>
  </office:meta>
</office:document-meta>
</file>