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000000002790000014A9289492C.gif"/>
  <manifest:file-entry manifest:media-type="image/gif" manifest:full-path="Pictures/10000000000001F40000004D46BF93E3.gif"/>
  <manifest:file-entry manifest:media-type="image/gif" manifest:full-path="Pictures/10000000000000D90000003EB54C949F.gif"/>
  <manifest:file-entry manifest:media-type="image/gif" manifest:full-path="Pictures/10000000000001720000004D82FB265A.gif"/>
  <manifest:file-entry manifest:media-type="image/gif" manifest:full-path="Pictures/10000000000000E90000008464AF1681.gif"/>
  <manifest:file-entry manifest:media-type="image/png" manifest:full-path="Pictures/10000000000000500000000F6EAF93D3.png"/>
  <manifest:file-entry manifest:media-type="image/jpeg" manifest:full-path="Pictures/10000000000001C2000000B29091BAB1.jp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Arial" svg:font-family="Aria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1"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Header">
      <style:text-properties fo:color="#0084d1"/>
    </style:style>
    <style:style style:name="P2" style:family="paragraph" style:parent-style-name="Footnote">
      <style:text-properties fo:color="#0084d1"/>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text-properties fo:color="#0000ff" fo:font-weight="bold" style:font-weight-asian="bold"/>
    </style:style>
    <style:style style:name="P5" style:family="paragraph" style:parent-style-name="Standard">
      <style:paragraph-properties fo:text-align="justify" style:justify-single-word="false"/>
      <style:text-properties fo:color="#0000ff" fo:font-weight="bold" style:font-weight-asian="bold" style:font-weight-complex="bold"/>
    </style:style>
    <style:style style:name="P6" style:family="paragraph" style:parent-style-name="Standard">
      <style:paragraph-properties fo:text-align="justify" style:justify-single-word="false"/>
      <style:text-properties fo:color="#0000ff" fo:font-size="14pt" fo:font-weight="bold" style:font-size-asian="14pt" style:font-weight-asian="bold" style:font-size-complex="14pt"/>
    </style:style>
    <style:style style:name="P7" style:family="paragraph" style:parent-style-name="Standard" style:master-page-name="Standard">
      <style:paragraph-properties fo:text-align="justify" style:justify-single-word="false" style:page-number="auto"/>
      <style:text-properties fo:color="#0000ff" fo:font-size="14pt" fo:font-weight="bold" style:font-size-asian="14pt" style:font-weight-asian="bold" style:font-size-complex="14pt"/>
    </style:style>
    <style:style style:name="P8" style:family="paragraph" style:parent-style-name="Standard">
      <style:paragraph-properties fo:text-align="justify" style:justify-single-word="false"/>
      <style:text-properties fo:color="#0000ff" fo:font-size="14pt" fo:font-weight="bold" style:font-size-asian="14pt" style:font-weight-asian="bold" style:font-size-complex="14pt"/>
    </style:style>
    <style:style style:name="P9" style:family="paragraph" style:parent-style-name="Standard">
      <style:paragraph-properties fo:text-align="justify" style:justify-single-word="false"/>
      <style:text-properties fo:color="#000000" fo:font-size="12pt" fo:font-weight="normal" style:font-size-asian="12pt" style:font-weight-asian="normal" style:font-size-complex="12pt" style:font-weight-complex="normal"/>
    </style:style>
    <style:style style:name="P10" style:family="paragraph" style:parent-style-name="Standard">
      <style:paragraph-properties fo:text-align="justify" style:justify-single-word="false"/>
      <style:text-properties style:text-position="super 58%"/>
    </style:style>
    <style:style style:name="P11" style:family="paragraph" style:parent-style-name="Standard">
      <style:paragraph-properties fo:text-align="justify" style:justify-single-word="false"/>
    </style:style>
    <style:style style:name="P12" style:family="paragraph" style:parent-style-name="Standard" style:list-style-name="WW8Num2">
      <style:paragraph-properties fo:margin-left="2.54cm" fo:margin-right="0cm" fo:text-align="justify" style:justify-single-word="false" fo:text-indent="-0.635cm" style:auto-text-indent="false"/>
    </style:style>
    <style:style style:name="T1" style:family="text">
      <style:text-properties fo:font-size="10pt" style:font-size-asian="10pt" style:font-size-complex="10pt"/>
    </style:style>
    <style:style style:name="T2" style:family="text">
      <style:text-properties style:font-name="Arial1" style:font-name-asian="Arial1" style:font-name-complex="Arial1"/>
    </style:style>
    <style:style style:name="T3" style:family="text">
      <style:text-properties style:font-name="Arial1" style:font-name-asian="Times New Roman" style:font-name-complex="Times New Roman"/>
    </style:style>
    <style:style style:name="T4" style:family="text">
      <style:text-properties style:use-window-font-color="true" fo:font-weight="normal" style:font-weight-asian="normal" style:font-weight-complex="normal"/>
    </style:style>
    <style:style style:name="T5" style:family="text">
      <style:text-properties fo:background-color="transparent"/>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Construcció d'un submarí</text:p>
      <text:p text:style-name="P6"/>
      <text:p text:style-name="P9">En aquesta activitat us proposem de construir un submarí molt senzill en el que s'aplicaran els coneixements adquirits en els experiments anteriors.</text:p>
      <text:p text:style-name="P6"/>
      <text:p text:style-name="P3"><text:span text:style-name="T4">Primer de tot s'ha d'escalfar lleugerament la punta del tub amb l'encenedor</text:span> (sota la supervisió del professor) i ràpidament, amb la punta del tornavís d'estrella, eixamplar-lo lleugerament com mostra la següent imatge.</text:p>
      <text:p text:style-name="P10"/>
      <text:p text:style-name="P3"><draw:frame draw:style-name="fr1" draw:name="gràfics1" text:anchor-type="paragraph" svg:width="5.741cm" svg:height="1.64cm" draw:z-index="0"><draw:image xlink:href="Pictures/10000000000000D90000003EB54C949F.gif" xlink:type="simple" xlink:show="embed" xlink:actuate="onLoad"/></draw:frame>Ara s'ha de introduir lleugerament la punta del globus en el tub i s'ha de donar 3 o 4 voltes de cinta aïllant en el coll del globus per fixar-lo al tub. La cinta aïllant ha de quedar molt tibant. Poseu una brida de niló sobre la cinta i tibeu-la al màxim possible. Talleu la brida.</text:p>
      <text:p text:style-name="P3"/>
      <text:p text:style-name="P3"><draw:frame draw:style-name="fr1" draw:name="gràfics2" text:anchor-type="paragraph" svg:width="9.79cm" svg:height="2.037cm" draw:z-index="1"><draw:image xlink:href="Pictures/10000000000001720000004D82FB265A.gif" xlink:type="simple" xlink:show="embed" xlink:actuate="onLoad"/></draw:frame></text:p>
      <text:p text:style-name="P3">Feu un forat al tap de l'ampolla d'aigua amb el punxó o la barrina i passeu el tub per dins del forat. La part on es rosca l'ampolla ha de quedar a la banda del globus</text:p>
      <text:p text:style-name="P3"/>
      <text:p text:style-name="P3"><draw:frame draw:style-name="fr1" draw:name="gràfics3" text:anchor-type="paragraph" svg:width="9.999cm" svg:height="1.529cm" draw:z-index="2"><draw:image xlink:href="Pictures/10000000000001F40000004D46BF93E3.gif" xlink:type="simple" xlink:show="embed" xlink:actuate="onLoad"/></draw:frame></text:p>
      <text:p text:style-name="P3">Amb el punxó o la barrina feu molts forats a l'ampolla d'aigua. Després fixeu la peça de metall a l'ampolla amb cinta aïllant.</text:p>
      <text:p text:style-name="P3"><draw:frame draw:style-name="fr2" draw:name="gràfics4" text:anchor-type="paragraph" svg:width="5.756cm" svg:height="3.261cm" draw:z-index="3"><draw:image xlink:href="Pictures/10000000000000E90000008464AF1681.gif" xlink:type="simple" xlink:show="embed" xlink:actuate="onLoad"/></draw:frame>Introduïu el globus dins l'ampolla de plàstic i cargoleu el tap.</text:p>
      <text:p text:style-name="P3"/>
      <text:p text:style-name="P3"><draw:frame draw:style-name="fr2" draw:name="gràfics6" text:anchor-type="paragraph" svg:width="15.399cm" svg:height="6.091cm" draw:z-index="5"><draw:image xlink:href="Pictures/10000000000001C2000000B29091BAB1.jpg" xlink:type="simple" xlink:show="embed" xlink:actuate="onLoad"/></draw:frame></text:p>
      <text:p text:style-name="P3"><text:soft-page-break/></text:p>
      <text:p text:style-name="P3">Ja teniu la maqueta del submarí llesta pel seu avarament. Introduïu el submarí en un recipient gran amb aigua. Immediatament el submarí s'enfonsarà. Bufeu per l'extrem del tub fins inflar el globus i el submarí sortirà a la superfície. Si deixeu la punta del tub oberta, el globus es desinflarà i el submarí s'enfonsarà de nou. </text:p>
      <text:p text:style-name="P3"/>
      <text:p text:style-name="P3">Finalment es pot personalitzar pintant-lo<text:note text:id="ftn1" text:note-class="footnote"><text:note-citation>1</text:note-citation><text:note-body><text:p text:style-name="Footnote"><text:s/>Utilitzeu una pintura que no es dissolgui amb l'aigua</text:p></text:note-body></text:note> o decorant-lo amb cinta aïllant<text:note text:id="ftn2" text:note-class="footnote"><text:note-citation>2</text:note-citation><text:note-body><text:p text:style-name="Footnote"><text:s/>No tapeu els forats. Si ho feu torneu-los a fer </text:p></text:note-body></text:note> de diferents colors. També s'hi poden incorporar aletes i/o una torreta.</text:p>
      <text:p text:style-name="P3"/>
      <text:p text:style-name="P4">L’Ictíneo</text:p>
      <text:p text:style-name="P3"/>
      <text:p text:style-name="P3">El globus del nostre submarí actua com els tancs d'immersió de l'Ictíneo. Monturiol els omplia d'aigua de mar per fer enfonsar el seu submarí. Quan volia sortir a la superfície els omplia d'aire a pressió i expulsava l'aigua.</text:p>
      <text:p text:style-name="P3"/>
      <text:p text:style-name="P3">La barra de metall que s'ha fixat amb cinta aïllant fa de llast per mantenir l'Ictíneo estable. </text:p>
      <text:p text:style-name="P3"/>
      <text:p text:style-name="P3"><draw:frame draw:style-name="fr1" draw:name="gràfics5" text:anchor-type="paragraph" svg:width="16.748cm" svg:height="8.731cm" draw:z-index="4"><draw:image xlink:href="Pictures/10000000000002790000014A9289492C.gif" xlink:type="simple" xlink:show="embed" xlink:actuate="onLoad"/></draw:frame></text:p>
      <text:p text:style-name="P5"/>
      <text:p text:style-name="P5">Per fer aquesta <text:s/>pràctica es precisa:</text:p>
      <text:p text:style-name="P5"/>
      <text:list xml:id="list33539644" text:style-name="WW8Num2">
        <text:list-item>
          <text:p text:style-name="P12">Una ampolla petita de plàstic.</text:p>
        </text:list-item>
        <text:list-item>
          <text:p text:style-name="P12">1 m de tub de plàstic prim (<text:span text:style-name="T2">Ø</text:span><text:span text:style-name="T3"> </text:span>3-4 mm).</text:p>
        </text:list-item>
        <text:list-item>
          <text:p text:style-name="P12">Un globus.</text:p>
        </text:list-item>
        <text:list-item>
          <text:p text:style-name="P12">Cinta aïllant.</text:p>
        </text:list-item>
        <text:list-item>
          <text:p text:style-name="P12">Una brida de plàstic.</text:p>
        </text:list-item>
        <text:list-item>
          <text:p text:style-name="P12">Una barra de ferro o d'un altre material pesat d'uns 150<text:span text:style-name="T5"> g.</text:span></text:p>
        </text:list-item>
        <text:list-item>
          <text:p text:style-name="P12">Un punxó o una barrina.</text:p>
        </text:list-item>
        <text:list-item>
          <text:p text:style-name="P12">Un encenedor.</text:p>
        </text:list-item>
        <text:list-item>
          <text:p text:style-name="P12">Un tornavís estrella gran (PH2 o PH3).</text:p>
        </text:list-item>
        <text:list-item>
          <text:p text:style-name="P12">Un recipient gran amb aigua per fer les proves d'immersió.</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Arial" svg:font-family="Aria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1"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a" fo:country="ES"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Arial" fo:font-size="12pt" fo:language="ca" fo:country="ES"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1" fo:font-size="12pt" fo:language="ca" fo:country="ES"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1"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Arial" style:font-name-complex="Tahoma1"/>
    </style:style>
    <style:style style:name="Caption" style:family="paragraph" style:parent-style-name="Standard" style:class="extra">
      <style:paragraph-properties fo:margin-top="0.212cm" fo:margin-bottom="0.212cm" text:number-lines="false" text:line-number="0"/>
      <style:text-properties style:font-name="Arial"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Arial" style:font-name-complex="Tahoma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WW8Num1z0" style:family="text">
      <style:text-properties style:font-name="Courier New"/>
    </style:style>
    <style:style style:name="WW8Num1z1" style:family="text">
      <style:text-properties style:font-name="Courier New" style:font-name-complex="Courier New"/>
    </style:style>
    <style:style style:name="WW8Num1z2" style:family="text">
      <style:text-properties style:font-name="Wingdings"/>
    </style:style>
    <style:style style:name="WW8Num1z3" style:family="text">
      <style:text-properties style:font-name="Symbol"/>
    </style:style>
    <style:style style:name="WW8Num2z0" style:family="text">
      <style:text-properties style:font-name="Courier New"/>
    </style:style>
    <style:style style:name="WW8Num2z1" style:family="text">
      <style:text-properties style:font-name="Courier New" style:font-name-complex="Courier New"/>
    </style:style>
    <style:style style:name="WW8Num2z2" style:family="text">
      <style:text-properties style:font-name="Wingdings"/>
    </style:style>
    <style:style style:name="WW8Num2z3" style:family="text">
      <style:text-properties style:font-name="Symbol"/>
    </style:style>
    <style:style style:name="WW8Num3z0" style:family="text">
      <style:text-properties style:font-name="Wingdings" fo:font-style="normal" fo:font-weight="bold" style:font-style-asian="normal" style:font-weight-asian="bold"/>
    </style:style>
    <style:style style:name="WW8Num3z1" style:family="text">
      <style:text-properties style:font-name="Courier New" style:font-name-complex="Courier New"/>
    </style:style>
    <style:style style:name="WW8Num3z2" style:family="text">
      <style:text-properties style:font-name="Wingdings"/>
    </style:style>
    <style:style style:name="WW8Num3z3" style:family="text">
      <style:text-properties style:font-name="Symbol"/>
    </style:style>
    <style:style style:name="WW8Num4z0" style:family="text">
      <style:text-properties style:font-name="Courier New"/>
    </style:style>
    <style:style style:name="WW8Num4z1" style:family="text">
      <style:text-properties style:font-name="Courier New" style:font-name-complex="Courier New"/>
    </style:style>
    <style:style style:name="WW8Num4z2" style:family="text">
      <style:text-properties style:font-name="Wingdings"/>
    </style:style>
    <style:style style:name="WW8Num4z3" style:family="text">
      <style:text-properties style:font-name="Symbol"/>
    </style:style>
    <style:style style:name="Fuente_20_de_20_párrafo_20_predeter." style:display-name="Fuente de párrafo predeter." style:family="text"/>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2.328cm" fo:text-indent="-0.635cm" fo:margin-left="2.328cm"/>
        </style:list-level-properties>
        <style:text-properties style:font-name="Courier New1"/>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2.328cm" fo:text-indent="-0.635cm" fo:margin-left="2.328cm"/>
        </style:list-level-properties>
        <style:text-properties style:font-name="Wingdings"/>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2.328cm" fo:text-indent="-0.635cm" fo:margin-left="2.328cm"/>
        </style:list-level-properties>
        <style:text-properties style:font-name="Courier New1"/>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color="#0084d1"/>
    </style:style>
    <style:style style:name="MP2" style:family="paragraph" style:parent-style-name="Footnote">
      <style:text-properties fo:color="#0084d1"/>
    </style:style>
    <style:style style:name="MT1" style:family="text">
      <style:text-properties fo:font-size="10pt" style:font-size-asian="10pt" style:font-size-complex="10pt"/>
    </style:style>
    <style:style style:name="M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La tecnociència de l'Ictíneo<text:tab/><text:tab/>Construcció d'un submarí</text:p>
      </style:header>
      <style:footer>
        <text:p text:style-name="MP2"><draw:a xlink:type="simple" xlink:href="http://creativecommons.org/licenses/by-nc-sa/3.0/es/"><draw:frame draw:style-name="Mfr1" draw:name="HTTP://CREATIVECOMMONS.ORG/LICENSES/BY-NC-SA/3.0/ES/" text:anchor-type="paragraph" svg:width="2.117cm" svg:height="0.397cm" draw:z-index="7"><draw:image xlink:href="Pictures/10000000000000500000000F6EAF93D3.png" xlink:type="simple" xlink:show="embed" xlink:actuate="onLoad"/></draw:frame></draw:a><text:span text:style-name="MT1">Pere Garcia Janeras </text:span><text:tab/><text:tab/><text:page-number text:select-page="current">2</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Flotabilitat</dc:title>
    <meta:initial-creator>Pere Garcia Janeras</meta:initial-creator>
    <meta:creation-date>2009-08-12T08:12:00</meta:creation-date>
    <dc:date>2009-11-23T13:56:57.62</dc:date>
    <meta:editing-cycles>27</meta:editing-cycles>
    <meta:editing-duration>PT12H08M16S</meta:editing-duration>
    <meta:generator>OpenOffice.org/3.1$Win32 OpenOffice.org_project/310m11$Build-9399</meta:generator>
    <meta:printed-by>Pere Garcia</meta:printed-by>
    <meta:print-date>2009-09-13T16:22:12.68</meta:print-date>
    <meta:document-statistic meta:table-count="0" meta:image-count="7" meta:object-count="0" meta:page-count="2" meta:paragraph-count="27" meta:word-count="423" meta:character-count="2366"/>
    <meta:user-defined meta:name="Informació 1"/>
    <meta:user-defined meta:name="Informació 2"/>
    <meta:user-defined meta:name="Informació 3"/>
    <meta:user-defined meta:name="Informació 4"/>
  </office:meta>
</office:document-meta>
</file>